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" style:family="text">
      <style:text-properties fo:font-size="28.00pt" fo:font-weight="normal" fo:font-family="'Times New Roman'" style:font-family-asian="'Times New Roman'" style:font-family-complex="'Times New Roman'" fo:background-color="transparent" fo:color="#ff0000" fo:font-style="italic"/>
    </style:style>
    <style:style style:name="T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" style:family="text">
      <style:text-properties fo:font-size="24.00pt" fo:font-weight="normal" fo:font-family="'Times New Roman'" style:font-family-asian="'Times New Roman'" style:font-family-complex="'Times New Roman'" fo:background-color="transparent" fo:color="#ff0000" fo:font-style="italic"/>
    </style:style>
    <style:style style:name="T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7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8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10" style:family="text">
      <style:text-properties fo:font-size="18.00pt" fo:font-weight="normal" style:text-underline-mode="continuous" style:text-underline-type="single" style:text-underline-style="solid" style:text-underline-width="normal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12" style:family="text">
      <style:text-properties fo:font-size="18.00pt" fo:font-weight="normal" style:text-underline-mode="continuous" style:text-underline-type="single" style:text-underline-style="solid" style:text-underline-width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8.00pt" fo:font-weight="bold" fo:font-family="'Times New Roman'" style:font-family-asian="'Times New Roman'" style:font-family-complex="'Times New Roman'" fo:background-color="transparent" style:use-window-font-color="true"/>
    </style:style>
    <style:style style:name="T15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16" style:family="text">
      <style:text-properties fo:font-size="18.00pt" fo:font-weight="normal" style:text-underline-mode="continuous" style:text-underline-type="single" style:text-underline-style="solid" style:text-underline-width="normal" fo:font-family="'Times New Roman'" style:font-family-asian="'Times New Roman'" style:font-family-complex="'Times New Roman'" fo:background-color="transparent" style:use-window-font-color="true"/>
    </style:style>
    <style:style style:name="T17" style:family="text">
      <style:text-properties fo:font-size="18.00pt" fo:font-weight="normal" fo:font-family="'Times New Roman'" style:font-family-asian="'Times New Roman'" style:font-family-complex="'Times New Roman'" fo:background-color="transparent" style:use-window-font-color="true"/>
    </style:style>
    <style:style style:name="T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/>
    </style:style>
  </office:automatic-styles>
  <office:body>
    <office:text>
      <text:p text:style-name="P1"><text:span text:style-name="T1"/></text:p>
      <text:p text:style-name="P1"><text:span text:style-name="T1"/></text:p>
      <text:p text:style-name="P1"><text:span text:style-name="T2"><text:s text:c="5"/>Curriculum</text:span><text:span text:style-name="T3"><text:s text:c="3"/></text:span><text:span text:style-name="T4">Giorgio D'Amico<text:s text:c="35"/></text:span><text:span text:style-name="T5"/></text:p>
      <text:p text:style-name="P1"><text:span text:style-name="T6">INIZIA LA PRATICA DEL KARATE NEL 1973.</text:span></text:p>
      <text:p text:style-name="P1"><text:span text:style-name="T6">ATLETA AZZURRO D'ITALIA ( IN QUANTO ATLETA DELLA SQUADRA AZZURRA<text:s text:c="2"/>DELLA PRIMA UNIFICAZIONE DEL<text:s text:c="2"/>KARATE ITALIANO FRA FIK E FESIKA ) NELLA CATEGORIA<text:s/></text:span><text:span text:style-name="T7">–</text:span><text:span text:style-name="T8"><text:s/>60 KG.( FIKDA )</text:span></text:p>
      <text:p text:style-name="P1"><text:span text:style-name="T9">PLURI CAMPIONE D'ITALIA DAL 1978 AL 1980 A SQUADRE E INDIVIDUALE.</text:span></text:p>
      <text:p text:style-name="P1"><text:span text:style-name="T9">VICE CAMPIONE D'EUROPA JUNIORES 1981.</text:span></text:p>
      <text:p text:style-name="P1"><text:span text:style-name="T9">MEDAGLIA DI BRONZO CAMPIONATI EUROPEI SENIORES.</text:span></text:p>
      <text:p text:style-name="P1"><text:span text:style-name="T9">5° CLASSIFICATO 1° WORD GAMES ( USA )</text:span></text:p>
      <text:p text:style-name="P1"><text:span text:style-name="T9">1986. CAMPIONE ITALIANO A SQUADRE<text:s text:c="2"/>( ACLI )<text:s text:c="2"/>CHIAVARI.</text:span></text:p>
      <text:p text:style-name="P1"><text:span text:style-name="T9">17 PRESENZE IN NAZIONALE CON VARI TORNEI VINTI .</text:span></text:p>
      <text:p text:style-name="P1"><text:span text:style-name="T9">1993 VINCITORE OPEN D'ITALIA<text:s text:c="2"/>ACLI VENEZIA.</text:span></text:p>
      <text:p text:style-name="P1"><text:span text:style-name="T9">1993 2° CLASSIFICATO OPEN DI ZURIGO.</text:span></text:p>
      <text:p text:style-name="P1"><text:span text:style-name="T9">2006 CAMPIONE D'EUROPA MASTER ( WUKO )</text:span></text:p>
      <text:p text:style-name="P1"><text:span text:style-name="T9">DAL 1985 SI DEDICA ALL'INSEGNAMENTO.</text:span></text:p>
      <text:p text:style-name="P1"><text:span text:style-name="T9">ISTRUTTORE DEI CENTRI DI AVVIAMENTO ALLO SPORT</text:span></text:p>
      <text:p text:style-name="P1"><text:span text:style-name="T9"><text:s/>(<text:s/></text:span><text:span text:style-name="T10">CAS</text:span><text:span text:style-name="T11"><text:s/>)</text:span></text:p>
      <text:p text:style-name="P1"><text:span text:style-name="T11">1989 MAESTRO DI KARATE SPECIALIZZATO ALLA SCUOLA DELLO SPORT, CONVENZIONE<text:s/></text:span><text:span text:style-name="T12">CONI<text:s text:c="2"/>FIJLP FITAK.</text:span></text:p>
      <text:p text:style-name="P1"><text:span text:style-name="T13">DAL 1990 AL 2002 DIRETTORE CENTRI TECNICI REGIONALE ( FVG ) FILJKAM</text:span></text:p>
      <text:p text:style-name="P1"><text:span text:style-name="T13">ABILITATO ALL'INSEGNAMENTO METODO AUTODIFESA MGA FILJKAM</text:span></text:p>
      <text:p text:style-name="P1"><text:span text:style-name="T13">DAL 1997 AL 2001 DIRETTORE TECNICO DEL CLUB SLOVENO KOLLEKTOR KARATE DI JDRJA.</text:span></text:p>
      <text:p text:style-name="P1"><text:span text:style-name="T13">1998 INSIGNITO DEALLA STELLA DI BRONZO PER MERITI SPORTIVI<text:s/></text:span><text:span text:style-name="T14">CONI</text:span></text:p>
      <text:p text:style-name="P1"><text:span text:style-name="T15">DAL 1977 AL 2000 ALLENATORE DELLA NAZIONALE SLOVENA CADETTI E JUNIORES, DOVE HA DISPUTATO 2 CAMPIONATI D'EUROPA ED UN CAMPIONATO DEL MONDO.</text:span></text:p>
      <text:p text:style-name="P1"><text:span text:style-name="T15">DAL 2007 AL 2013 CONSULENTE TECNICO PER LA FEDERAZIONE DELLO SRI-LANKA</text:span></text:p>
      <text:p text:style-name="P1"><text:span text:style-name="T15"><text:s/>(<text:s/></text:span><text:span text:style-name="T16">ESKARATE</text:span><text:span text:style-name="T17"><text:s/>)</text:span></text:p>
      <text:p text:style-name="P1"><text:span text:style-name="T17">DAL 2004 AL 2008 DOCENTE NAZIONALE FESIK E</text:span></text:p>
      <text:p text:style-name="P1"><text:span text:style-name="T17">ARBITRO NAZIONALE FESIK</text:span></text:p>
      <text:p text:style-name="P1"><text:span text:style-name="T17">DAL 2009 ALLENATORE SQUADRE NAZIONALE FIK CADETTI /IUNIORES FEMMINILI, 2012 CADETTI E JUNIORES MASCHILI, 2014 JUNIORES E SENIORES FEMMINILI, DAL</text:span></text:p>
      <text:p text:style-name="P1"><text:span text:style-name="T17">2014 AL 13 APRILE 2017 GIORNO DELLE DIMISSIONI<text:s text:c="2"/>DELLA FIK ALLENATORE SQUADRA NAZIONALE JUNIORES E SENIORES MASCHILE FIK.</text:span></text:p>
      <text:p text:style-name="P1"><text:span text:style-name="T17">ABILITATO ALL'INSEGNAMENTO PER I DIVERSAMENTI ABILI CON PROGETTO ( KADA ) KARATE ADATTATO PER DIVERSAMENTE ABILI</text:span></text:p>
      <text:p text:style-name="P1"><text:span text:style-name="T17">TECNICO SPECIALIZZATO PER ATLETI DI ALTO PROFILO ( KATA /KUMITE )</text:span></text:p>
      <text:p text:style-name="P1"><text:span text:style-name="T17">TECNICO FORMATORE PER IL CENTRO NAZIONALE SPORTIVO LIBERTAS</text:span></text:p>
      <text:p text:style-name="P1"><text:span text:style-name="T17">RESPONSABILE TECNICO FKI</text:span></text:p>
      <text:p text:style-name="P1"><text:span text:style-name="T17">ATTUALMENTE RICOPRE IL GRADO DI CINTURA NERA 7° DAN<text:s text:c="2"/>DAL 2010</text:span></text:p>
      <text:p text:style-name="P1"><text:span text:style-name="T17">COMPONENTE COMMISSIONE TECNICA INTERNAZIONALE WFFSPORT</text:span></text:p>
      <text:p text:style-name="P1"><text:span text:style-name="T17">CONSIGLIERE NAZIONALE FKI .</text:span></text:p>
      <text:p text:style-name="P1"><text:span text:style-name="T17">DIRETTORE SQUADRE NAZIONALI E COORDINATORE COACH FKI.</text:span></text:p>
      <text:p text:style-name="P1"><text:span text:style-name="T17"><text:s text:c="75"/></text:span></text:p>
      <text:p text:style-name="P1"><text:span text:style-name="T18"><text:s text:c="63"/></text:span></text:p>
      <text:p text:style-name="P1"><text:span text:style-name="T19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